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center" style:justify-single-word="false" fo:break-before="page"/>
      <style:text-properties style:font-name="Calibri1" fo:font-size="15pt" style:text-underline-style="none" fo:font-weight="bold" officeooo:rsid="01214efd" officeooo:paragraph-rsid="011edd33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060c79" officeooo:paragraph-rsid="011edd33" style:font-size-asian="15pt" style:font-weight-asian="bold" style:font-size-complex="15pt" style:font-weight-complex="bold"/>
    </style:style>
    <style:style style:name="P3" style:family="paragraph" style:parent-style-name="Standard">
      <style:paragraph-properties fo:margin-top="0mm" fo:margin-bottom="1.99mm" style:contextual-spacing="false" fo:text-align="left" style:justify-single-word="false"/>
      <style:text-properties style:font-name="Calibri1" fo:font-size="15pt" style:text-underline-style="none" fo:font-weight="normal" officeooo:rsid="01060c79" officeooo:paragraph-rsid="0114c408" style:font-size-asian="15pt" style:font-weight-asian="normal" style:font-size-complex="15pt" style:font-weight-complex="normal"/>
    </style:style>
    <style:style style:name="P4" style:family="paragraph" style:parent-style-name="Standard">
      <style:paragraph-properties fo:margin-top="0mm" fo:margin-bottom="1.99mm" style:contextual-spacing="false" fo:text-align="left" style:justify-single-word="false"/>
      <style:text-properties style:font-name="Calibri1" fo:font-size="15pt" fo:font-weight="bold" officeooo:rsid="01060c79" officeooo:paragraph-rsid="0114c408" style:font-size-asian="15pt" style:font-weight-asian="bold" style:font-size-complex="15pt" style:font-weight-complex="bold"/>
    </style:style>
    <style:style style:name="P5" style:family="paragraph" style:parent-style-name="Standard">
      <loext:graphic-properties draw:fill="solid" draw:fill-color="#eeeeee"/>
      <style:paragraph-properties fo:margin-top="0mm" fo:margin-bottom="1.99mm" style:contextual-spacing="false" fo:text-align="left" style:justify-single-word="false" fo:background-color="#eeeeee"/>
      <style:text-properties style:font-name="Calibri1" fo:font-size="15pt" style:text-underline-style="none" fo:font-weight="normal" officeooo:rsid="01065876" officeooo:paragraph-rsid="0114c408" style:font-size-asian="15pt" style:font-weight-asian="normal" style:font-size-complex="15pt" style:font-weight-complex="normal"/>
    </style:style>
    <style:style style:name="P6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bold" officeooo:rsid="0106320f" officeooo:paragraph-rsid="0114c408" style:font-size-asian="15pt" style:font-weight-asian="bold" style:font-size-complex="15pt" style:font-weight-complex="bold"/>
    </style:style>
    <style:style style:name="P7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bold" officeooo:rsid="01065876" officeooo:paragraph-rsid="0114c408" style:font-size-asian="15pt" style:font-weight-asian="bold" style:font-size-complex="15pt" style:font-weight-complex="bold"/>
    </style:style>
    <style:style style:name="P8" style:family="paragraph" style:parent-style-name="Standard">
      <style:paragraph-properties fo:margin-top="0mm" fo:margin-bottom="1.99mm" style:contextual-spacing="false"/>
      <style:text-properties style:font-name="Calibri1" fo:font-size="15pt" fo:font-weight="bold" officeooo:rsid="01065876" officeooo:paragraph-rsid="0114c408" style:font-size-asian="15pt" style:font-weight-asian="bold" style:font-size-complex="15pt" style:font-weight-complex="bold"/>
    </style:style>
    <style:style style:name="P9" style:family="paragraph" style:parent-style-name="Standard">
      <style:paragraph-properties fo:margin-top="0mm" fo:margin-bottom="1.99mm" style:contextual-spacing="false"/>
      <style:text-properties style:font-name="Calibri1" fo:font-size="15pt" fo:font-weight="bold" officeooo:rsid="010891c3" officeooo:paragraph-rsid="011ef94a" style:font-size-asian="15pt" style:font-weight-asian="bold" style:font-size-complex="15pt" style:font-weight-complex="bold"/>
    </style:style>
    <style:style style:name="P10" style:family="paragraph" style:parent-style-name="Standard">
      <style:paragraph-properties fo:margin-top="0mm" fo:margin-bottom="1.99mm" style:contextual-spacing="false"/>
      <style:text-properties style:font-name="Calibri1" fo:font-size="15pt" fo:font-weight="bold" officeooo:rsid="010891c3" officeooo:paragraph-rsid="0114c408" style:font-size-asian="15pt" style:font-weight-asian="bold" style:font-size-complex="15pt" style:font-weight-complex="bold"/>
    </style:style>
    <style:style style:name="P11" style:family="paragraph" style:parent-style-name="Standard">
      <style:paragraph-properties fo:margin-top="0mm" fo:margin-bottom="1.99mm" style:contextual-spacing="false"/>
      <style:text-properties fo:font-size="14pt" officeooo:rsid="014ae8a0" officeooo:paragraph-rsid="0114c408" style:font-size-asian="14pt" style:font-size-complex="14pt"/>
    </style:style>
    <style:style style:name="T1" style:family="text">
      <style:text-properties officeooo:rsid="0119c221"/>
    </style:style>
    <style:style style:name="T2" style:family="text">
      <style:text-properties style:text-underline-style="none"/>
    </style:style>
    <style:style style:name="T3" style:family="text">
      <style:text-properties style:text-underline-style="none" fo:font-weight="normal" officeooo:rsid="0119c221" style:font-weight-asian="normal" style:font-weight-complex="normal"/>
    </style:style>
    <style:style style:name="T4" style:family="text">
      <style:text-properties style:text-underline-style="none" fo:font-weight="normal" style:font-weight-asian="normal" style:font-weight-complex="normal"/>
    </style:style>
    <style:style style:name="T5" style:family="text">
      <style:text-properties style:text-underline-style="none" fo:font-weight="normal" officeooo:rsid="010fd506" style:font-weight-asian="normal" style:font-weight-complex="normal"/>
    </style:style>
    <style:style style:name="T6" style:family="text">
      <style:text-properties style:text-underline-style="none" fo:font-weight="normal" officeooo:rsid="010991f9" style:font-weight-asian="normal" style:font-weight-complex="normal"/>
    </style:style>
    <style:style style:name="T7" style:family="text">
      <style:text-properties style:text-underline-style="none" fo:font-weight="normal" officeooo:rsid="010891c3" style:font-weight-asian="normal" style:font-weight-complex="normal"/>
    </style:style>
    <style:style style:name="T8" style:family="text">
      <style:text-properties style:text-underline-style="none" fo:font-weight="normal" officeooo:rsid="010b829b" style:font-weight-asian="normal" style:font-weight-complex="normal"/>
    </style:style>
    <style:style style:name="T9" style:family="text">
      <style:text-properties style:text-underline-style="none" fo:font-weight="normal" officeooo:rsid="0111ed63" style:font-weight-asian="normal" style:font-weight-complex="normal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11edd33" style:font-weight-asian="bold" style:font-weight-complex="bold"/>
    </style:style>
    <style:style style:name="T12" style:family="text">
      <style:text-properties fo:font-weight="bold" officeooo:rsid="0119c221" style:font-weight-asian="bold" style:font-weight-complex="bold"/>
    </style:style>
    <style:style style:name="T13" style:family="text">
      <style:text-properties fo:font-weight="bold" officeooo:rsid="072a0756" style:font-weight-asian="bold" style:font-weight-complex="bold"/>
    </style:style>
    <style:style style:name="T14" style:family="text">
      <style:text-properties style:text-underline-style="none" fo:font-weight="normal" officeooo:rsid="01065876" style:font-weight-asian="normal" style:font-weight-complex="normal"/>
    </style:style>
    <style:style style:name="T15" style:family="text">
      <style:text-properties style:text-underline-style="none" fo:font-weight="normal" officeooo:rsid="010b0d8f" style:font-weight-asian="normal" style:font-weight-complex="normal"/>
    </style:style>
    <style:style style:name="T16" style:family="text">
      <style:text-properties style:text-underline-style="none" fo:font-weight="normal" officeooo:rsid="011f9db4" style:font-weight-asian="normal" style:font-weight-complex="normal"/>
    </style:style>
    <style:style style:name="T17" style:family="text">
      <style:text-properties style:text-underline-style="none" fo:font-weight="normal" officeooo:rsid="01123fc1" style:font-weight-asian="normal" style:font-weight-complex="normal"/>
    </style:style>
    <style:style style:name="T18" style:family="text">
      <style:text-properties style:text-underline-style="none" fo:font-weight="normal" officeooo:rsid="010b829b" style:font-name-asian="Calibri" style:font-weight-asian="normal" style:font-name-complex="Calibri" style:font-weight-complex="normal"/>
    </style:style>
    <style:style style:name="T19" style:family="text">
      <style:text-properties style:text-underline-style="none" fo:font-weight="normal" style:font-name-asian="Calibri" style:font-weight-asian="normal" style:font-name-complex="Calibri" style:font-weight-complex="normal"/>
    </style:style>
    <style:style style:name="T20" style:family="text">
      <style:text-properties style:text-underline-style="none" fo:font-weight="normal" style:font-name-asian="NSimSun" style:font-weight-asian="normal" style:font-name-complex="Lucida Sans1" style:font-weight-complex="normal"/>
    </style:style>
    <style:style style:name="T21" style:family="text">
      <style:text-properties style:text-underline-style="none" fo:font-weight="normal" officeooo:rsid="011ef94a" style:font-name-asian="NSimSun" style:font-weight-asian="normal" style:font-name-complex="Lucida Sans1" style:font-weight-complex="normal"/>
    </style:style>
    <style:style style:name="T22" style:family="text">
      <style:text-properties officeooo:rsid="011dc26a" style:font-name-asian="NSimSun" style:font-name-complex="Lucida Sans1"/>
    </style:style>
    <style:style style:name="T23" style:family="text">
      <style:text-properties style:font-name-asian="NSimSun" style:font-name-complex="Lucida Sans1"/>
    </style:style>
    <style:style style:name="T24" style:family="text">
      <style:text-properties fo:font-weight="normal" officeooo:rsid="011dc26a" style:font-name-asian="NSimSun" style:font-weight-asian="normal" style:font-name-complex="Lucida Sans1" style:font-weight-complex="normal"/>
    </style:style>
    <style:style style:name="T25" style:family="text">
      <style:text-properties fo:font-weight="normal" officeooo:rsid="01065876" style:font-name-asian="NSimSun" style:font-weight-asian="normal" style:font-name-complex="Lucida Sans1" style:font-weight-complex="normal"/>
    </style:style>
    <style:style style:name="T26" style:family="text">
      <style:text-properties fo:font-weight="normal" style:font-name-asian="NSimSun" style:font-weight-asian="normal" style:font-name-complex="Lucida Sans1" style:font-weight-complex="normal"/>
    </style:style>
    <style:style style:name="T27" style:family="text">
      <style:text-properties fo:font-weight="normal" officeooo:rsid="010891c3" style:font-name-asian="NSimSun" style:font-weight-asian="normal" style:font-name-complex="Lucida Sans1" style:font-weight-complex="normal"/>
    </style:style>
    <style:style style:name="T28" style:family="text">
      <style:text-properties officeooo:rsid="011f9db4" style:font-name-asian="NSimSun" style:font-name-complex="Lucida Sans1"/>
    </style:style>
    <style:style style:name="T29" style:family="text">
      <style:text-properties fo:font-weight="normal" officeooo:rsid="01060c79" style:font-name-asian="NSimSun" style:font-weight-asian="normal" style:font-name-complex="Lucida Sans1" style:font-weight-complex="normal"/>
    </style:style>
    <style:style style:name="T30" style:family="text">
      <style:text-properties fo:font-weight="normal" officeooo:rsid="010991f9" style:font-name-asian="NSimSun" style:font-weight-asian="normal" style:font-name-complex="Lucida Sans1" style:font-weight-complex="normal"/>
    </style:style>
    <style:style style:name="T31" style:family="text">
      <style:text-properties fo:font-weight="normal" officeooo:rsid="010b829b" style:font-name-asian="NSimSun" style:font-weight-asian="normal" style:font-name-complex="Lucida Sans1" style:font-weight-complex="normal"/>
    </style:style>
    <style:style style:name="T32" style:family="text">
      <style:text-properties fo:font-weight="normal" officeooo:rsid="00e195de" style:font-name-asian="NSimSun" style:font-weight-asian="normal" style:font-name-complex="Lucida Sans1" style:font-weight-complex="normal"/>
    </style:style>
    <style:style style:name="T33" style:family="text">
      <style:text-properties fo:font-weight="normal" officeooo:rsid="0105b326" style:font-name-asian="NSimSun" style:font-weight-asian="normal" style:font-name-complex="Lucida Sans1" style:font-weight-complex="normal"/>
    </style:style>
    <style:style style:name="T34" style:family="text">
      <style:text-properties fo:font-weight="normal" officeooo:rsid="011f9db4" style:font-name-asian="NSimSun" style:font-weight-asian="normal" style:font-name-complex="Lucida Sans1" style:font-weight-complex="normal"/>
    </style:style>
    <style:style style:name="T35" style:family="text">
      <style:text-properties fo:font-weight="normal" officeooo:rsid="00239107" style:font-name-asian="NSimSun" style:font-weight-asian="normal" style:font-name-complex="Lucida Sans1" style:font-weight-complex="normal"/>
    </style:style>
    <style:style style:name="T36" style:family="text">
      <style:text-properties style:text-underline-style="none" style:font-name-asian="NSimSun" style:font-name-complex="Lucida Sans1"/>
    </style:style>
    <style:style style:name="T37" style:family="text">
      <style:text-properties style:text-underline-style="none" fo:font-weight="normal" officeooo:rsid="010891c3" style:font-name-asian="NSimSun" style:font-weight-asian="normal" style:font-name-complex="Lucida Sans1" style:font-weight-complex="normal"/>
    </style:style>
    <style:style style:name="T38" style:family="text">
      <style:text-properties style:text-underline-style="none" fo:font-weight="normal" officeooo:rsid="011f9db4" style:font-name-asian="NSimSun" style:font-weight-asian="normal" style:font-name-complex="Lucida Sans1" style:font-weight-complex="normal"/>
    </style:style>
    <style:style style:name="T39" style:family="text">
      <style:text-properties style:text-underline-style="none" fo:font-weight="normal" officeooo:rsid="01060c79" style:font-name-asian="NSimSun" style:font-weight-asian="normal" style:font-name-complex="Lucida Sans1" style:font-weight-complex="normal"/>
    </style:style>
    <style:style style:name="T40" style:family="text">
      <style:text-properties style:text-underline-style="none" fo:font-weight="normal" officeooo:rsid="010991f9" style:font-name-asian="NSimSun" style:font-weight-asian="normal" style:font-name-complex="Lucida Sans1" style:font-weight-complex="normal"/>
    </style:style>
    <style:style style:name="T41" style:family="text">
      <style:text-properties style:text-underline-style="none" fo:font-weight="normal" officeooo:rsid="010b829b" style:font-name-asian="NSimSun" style:font-weight-asian="normal" style:font-name-complex="Lucida Sans1" style:font-weight-complex="normal"/>
    </style:style>
    <style:style style:name="T42" style:family="text">
      <style:text-properties style:text-underline-style="none" fo:font-weight="normal" officeooo:rsid="00e195de" style:font-name-asian="NSimSun" style:font-weight-asian="normal" style:font-name-complex="Lucida Sans1" style:font-weight-complex="normal"/>
    </style:style>
    <style:style style:name="T43" style:family="text">
      <style:text-properties fo:font-weight="normal" officeooo:rsid="011b85c3" style:font-name-asian="NSimSun" style:font-weight-asian="normal" style:font-name-complex="Lucida Sans1" style:font-weight-complex="normal"/>
    </style:style>
    <style:style style:name="T44" style:family="text">
      <style:text-properties fo:font-weight="normal" officeooo:rsid="0111ed63" style:font-name-asian="NSimSun" style:font-weight-asian="normal" style:font-name-complex="Lucida Sans1" style:font-weight-complex="normal"/>
    </style:style>
    <style:style style:name="T45" style:family="text">
      <style:text-properties fo:font-weight="normal" officeooo:rsid="011ce079" style:font-name-asian="NSimSun" style:font-weight-asian="normal" style:font-name-complex="Lucida Sans1" style:font-weight-complex="normal"/>
    </style:style>
    <style:style style:name="T46" style:family="text">
      <style:text-properties style:text-underline-style="none" fo:font-weight="normal" officeooo:rsid="010c1a62" style:font-name-asian="NSimSun" style:font-weight-asian="normal" style:font-name-complex="Lucida Sans1" style:font-weight-complex="normal"/>
    </style:style>
    <style:style style:name="T47" style:family="text">
      <style:text-properties style:text-underline-style="none" fo:font-weight="normal" officeooo:rsid="011edd33" style:font-weight-asian="normal" style:font-weight-complex="normal"/>
    </style:style>
    <style:style style:name="T48" style:family="text">
      <style:text-properties style:text-underline-style="none" fo:font-weight="normal" officeooo:rsid="01203b62" style:font-name-asian="NSimSun" style:font-weight-asian="normal" style:font-name-complex="Lucida Sans1" style:font-weight-complex="normal"/>
    </style:style>
    <style:style style:name="T49" style:family="text">
      <style:text-properties fo:color="#000000" loext:opacity="100%" style:font-name="Calibri1" fo:font-size="10pt" style:text-underline-style="none" fo:font-weight="normal" officeooo:rsid="0179d250" style:font-name-asian="NSimSun" style:font-size-asian="10pt" style:font-weight-asian="normal" style:font-name-complex="Lucida Sans1" style:font-size-complex="10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Klassen</text:p>
      <text:p text:style-name="P2">Krieger &amp; Zwerg:</text:p>
      <text:p text:style-name="P3">Heldenwürfel &amp; Heldentat: vor jedem Angriff spezielle Aktion ansagen<text:line-break/>HW wird <text:span text:style-name="T1">immer </text:span>zu Angriff und Schaden addiert, falls HW=3 Heldentat gelingt</text:p>
      <text:p text:style-name="P4"><text:span text:style-name="T2">Krieger<text:line-break/></text:span><text:span text:style-name="T3">Krit</text:span><text:span text:style-name="T4"> bei 19-</text:span><text:span text:style-name="T5">20</text:span><text:span text:style-name="T4">, </text:span><text:span text:style-name="T6">w12 Lebenspunkte</text:span></text:p>
      <text:p text:style-name="P4"><text:span text:style-name="T2">Zwerg </text:span><text:span text:style-name="T7">(</text:span><text:span text:style-name="T4">Krieger</text:span><text:span text:style-name="T7">)</text:span><text:span text:style-name="T2">:<text:line-break/></text:span><text:span text:style-name="T4">jede Runde Schildstoß mit w14 als zweiter Angriff, </text:span><text:span text:style-name="T6">w1</text:span><text:span text:style-name="T8">0</text:span><text:span text:style-name="T6"> Lebenspunkte<text:line-break/></text:span><text:span text:style-name="T9">Dunkelsicht </text:span><text:span text:style-name="T3">(wie Katze)</text:span><text:span text:style-name="T9">, </text:span><text:span text:style-name="T6">G</text:span><text:span text:style-name="T9">old/Edelsteine riechen, unterirdische Fallen entdecken</text:span></text:p>
      <text:p text:style-name="P5"><text:span text:style-name="T10">Zauberwü</text:span><text:span text:style-name="T11">r</text:span><text:span text:style-name="T10">fe </text:span><text:span text:style-name="T12">(Grad 1)</text:span><text:line-break/><text:span text:style-name="T10">1<text:tab/><text:tab/></text:span>ist Patzer =&gt; etwas Schlimmes passiert<text:line-break/><text:span text:style-name="T10">2-11<text:tab/><text:tab/></text:span>Fehlschlag, Zauber für heute verloren, <text:span text:style-name="T1">Zauberbrand</text:span> <text:span text:style-name="T1">holt ihn aber zurück</text:span> <text:line-break/><text:span text:style-name="T10">12-</text:span><text:span text:style-name="T13">32</text:span><text:span text:style-name="T10"><text:tab/></text:span>funktioniert: von schwachem bis zu phänomenalen Effekt</text:p>
      <text:p text:style-name="P4"><text:span text:style-name="T2">Kleriker<text:line-break/></text:span><text:span text:style-name="T4">Heilen, Unheiliges vertreiben, </text:span><text:span text:style-name="T14">4+ Kleriker-</text:span><text:span text:style-name="T4">Zauber, </text:span><text:span text:style-name="T6">w8 Lebenspunkte,w20+</text:span><text:span text:style-name="T15">P</text:span><text:span text:style-name="T16">er</text:span><text:span text:style-name="T6">+</text:span><text:span text:style-name="T16">S</text:span><text:span text:style-name="T6">tufe,<text:line-break/></text:span><text:span text:style-name="T4">Ungnade: am An</text:span><text:span text:style-name="T17">f</text:span><text:span text:style-name="T4">ang Ungnade=1, Zauberwurf </text:span><text:span text:style-name="T18">≤</text:span><text:span text:style-name="T4"> 12 =&gt; Ungnade+1<text:line-break/>Zauberwurf </text:span><text:span text:style-name="T19">≤</text:span><text:span text:style-name="T20"> Ungnade =&gt; Ungnade-Tabelle: etwas Schreckliches passiert<text:line-break/></text:span><text:span text:style-name="T21">Gesinnung &amp; Gott sind relevant</text:span></text:p>
      <text:p text:style-name="P6"><text:span text:style-name="T22">Zauberer</text:span><text:span text:style-name="T23"> &amp; Elb<text:line-break/></text:span><text:span text:style-name="T24">Zauberer</text:span><text:span text:style-name="T25">-</text:span><text:span text:style-name="T26">Zauber<text:line-break/></text:span><text:span text:style-name="T25">1 bei Zauberwurf: Verderbnis=Effekt, fast immer permanent, selten tödlich<text:line-break/></text:span><text:span text:style-name="T27">Zauberbrand: körperliche Attribute vor Zauberwurf opfern (Blutmagie)</text:span></text:p>
      <text:p text:style-name="P7"><text:span text:style-name="T28">Zauberer<text:line-break/></text:span><text:span text:style-name="T26">4+ Zauber</text:span><text:span text:style-name="T29">, </text:span><text:span text:style-name="T30">w</text:span><text:span text:style-name="T31">4</text:span><text:span text:style-name="T30"> Lebenspunkte, </text:span><text:span text:style-name="T32">w20+</text:span><text:span text:style-name="T33">Int</text:span><text:span text:style-name="T32">+</text:span><text:span text:style-name="T34">S</text:span><text:span text:style-name="T32">tufe-</text:span><text:span text:style-name="T35">Malus</text:span></text:p>
      <text:p text:style-name="P8"><text:span text:style-name="T36">Elb </text:span><text:span text:style-name="T37">(Kämpfer/</text:span><text:span text:style-name="T38">Zauberer</text:span><text:span text:style-name="T37">)<text:line-break/></text:span><text:span text:style-name="T20">3 Zauber, 2 Patronszauber, </text:span><text:span text:style-name="T37">Angriff+1</text:span><text:span text:style-name="T39">, </text:span><text:span text:style-name="T40">w</text:span><text:span text:style-name="T41">6</text:span><text:span text:style-name="T40"> Lebenspunkte, </text:span><text:span text:style-name="T42">w20+</text:span><text:span text:style-name="T38">S</text:span><text:span text:style-name="T42">tufe,<text:line-break/></text:span><text:span text:style-name="T30">Dunkelsicht </text:span><text:span text:style-name="T43">(wie Katze)</text:span><text:span text:style-name="T30">, </text:span><text:span text:style-name="T44">Geheimtüren</text:span><text:span text:style-name="T30"> entdecken, </text:span><text:span text:style-name="T44">immun </text:span><text:span text:style-name="T45">gegen </text:span><text:span text:style-name="T44">Schlaf &amp; Lähmung</text:span><text:span text:style-name="T30">, </text:span><text:span text:style-name="T44">eisenempfindlich </text:span><text:span text:style-name="T45">(1 Schaden pro Stunde)</text:span></text:p>
      <text:p text:style-name="P9"><text:span text:style-name="T36">Dieb<text:line-break/></text:span><text:span text:style-name="T40">w</text:span><text:span text:style-name="T41">6</text:span><text:span text:style-name="T40"> Lebenspunkte, </text:span><text:span text:style-name="T46">Glückswürfel für Glück verbrennen<text:line-break/></text:span><text:span text:style-name="T4">im Schatten verstecken, lautlos schleichen, klettern, Schlösser knacken, stehlen, …<text:line-break/>hinterhältiger Angriff = immer </text:span><text:span text:style-name="T47">Krit</text:span><text:span text:style-name="T4">, mehr Schaden bei Dolch, Garrotte, Totschläger, Blasrohr<text:line-break/></text:span><text:span text:style-name="T20">regeneriert Glück (1 pro Stufe pro Nacht)<text:line-break/></text:span><text:span text:style-name="T21">Gesinnung ist relevant</text:span></text:p>
      <text:p text:style-name="P10"><text:span text:style-name="T36">Hobbit</text:span><text:span text:style-name="T20"> (Krieger/Dieb)</text:span><text:span text:style-name="T36"><text:line-break/></text:span><text:span text:style-name="T40">w</text:span><text:span text:style-name="T41">6</text:span><text:span text:style-name="T40"> Lebenspunkte, </text:span><text:span text:style-name="T46">Glück verbrennen gibt je 2 Punkte, Glücksbringer für Gefährten<text:line-break/></text:span><text:span text:style-name="T20">im Schatten verstecken, lautlos schleichen </text:span><text:span text:style-name="T46">(kein hinterhältiger Angriff)<text:line-break/>beidhändiger Kampf: 2x w16, 16=</text:span><text:span text:style-name="T48">Krit</text:span><text:span text:style-name="T46">, doppel-1=Patzer<text:line-break/></text:span><text:span text:style-name="T20">regeneriert Glück (1 pro Stufe pro Nacht), </text:span><text:span text:style-name="T30">Dunkelsicht </text:span><text:span text:style-name="T43">(wie Katze)</text:span></text:p>
      <text:p text:style-name="P11"><text:span text:style-name="T4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0.01mm" style:type="center"/>
          <style:tab-stop style:position="180.02m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90.01mm" style:type="center"/>
          <style:tab-stop style:position="180.02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left" style:justify-single-word="false"/>
      <style:text-properties style:font-name="Calibri1" fo:font-size="12pt" officeooo:rsid="014ae8a0" officeooo:paragraph-rsid="0119c221" style:font-size-asian="12pt" style:font-size-complex="12pt"/>
    </style:style>
    <style:style style:name="MT1" style:family="text">
      <style:text-properties fo:color="#000000" loext:opacity="100%" fo:font-weight="normal" officeooo:rsid="0179d250" style:font-name-asian="NSimSun" style:font-weight-asian="normal" style:font-name-complex="Lucida Sans1" style:font-weight-complex="normal"/>
    </style:style>
    <style:style style:name="MT2" style:family="text">
      <style:text-properties fo:color="#000000" loext:opacity="100%" fo:font-weight="normal" officeooo:rsid="0119c221" style:font-name-asian="NSimSun" style:font-weight-asian="normal" style:font-name-complex="Lucida Sans1" style:font-weight-complex="normal"/>
    </style:style>
    <style:style style:name="MT3" style:family="text">
      <style:text-properties fo:color="#000000" loext:opacity="100%" fo:font-weight="normal" officeooo:rsid="01163c2c" style:font-name-asian="NSimSun" style:font-weight-asian="normal" style:font-name-complex="Lucida Sans1" style:font-weight-complex="normal"/>
    </style:style>
    <style:style style:name="MT4" style:family="text">
      <style:text-properties fo:color="#000000" loext:opacity="100%" fo:font-weight="normal" officeooo:rsid="0113adf0" style:font-name-asian="NSimSun" style:font-weight-asian="normal" style:font-name-complex="Lucida Sans1" style:font-weight-complex="normal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>
        <style:header-footer-properties fo:min-height="3mm" fo:margin-left="0mm" fo:margin-right="0mm" fo:margin-bottom="1.99m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202</text:span><text:span text:style-name="MT2">6</text:span><text:span text:style-name="MT1">-</text:span><text:span text:style-name="MT3">0</text:span><text:span text:style-name="MT2">8</text:span><text:span text:style-name="MT1">-</text:span><text:span text:style-name="MT2">2</text:span><text:span text:style-name="MT3">8<text:tab/><text:tab/><text:tab/><text:tab/><text:tab/><text:tab/><text:tab/><text:tab/><text:tab/><text:tab/><text:tab/><text:tab/><text:tab/><text:tab/><text:tab/></text:span><text:span text:style-name="MT4">Klassen</text:span><text:span text:style-name="MT1">.odt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8T12:41:54.932504700</dc:date>
    <meta:editing-duration>PT14H40M37S</meta:editing-duration>
    <meta:editing-cycles>298</meta:editing-cycles>
    <meta:generator>LibreOffice/26.2.1.2$Windows_X86_64 LibreOffice_project/620$Build-2</meta:generator>
    <meta:print-date>2026-08-28T12:38:08.536929400</meta:print-date>
    <meta:printed-by>PDF-Dateien</meta:printed-by>
    <meta:document-statistic meta:table-count="0" meta:image-count="0" meta:object-count="0" meta:page-count="1" meta:paragraph-count="13" meta:word-count="239" meta:character-count="1885" meta:non-whitespace-character-count="1642"/>
  </office:meta>
</office:document-meta>
</file>